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блиотеке-54-прочли-лекцию-о-славянской-письменности"/>В библиотеке № 54 прочли лекцию о славянской письменности<text:bookmark-end text:name="в-библиотеке-54-прочли-лекцию-о-славянской-письменности"/></text:h>
      <text:p text:style-name="First_20_paragraph">26.05.2021</text:p>
      <text:p text:style-name="Text_20_body"><text:span text:style-name="T1">Библиотека № 54 подготовила просветительскую онлайн-программу, посвящённую истории славянской письменности. Об этом сообщили в группе «Сквер по Олонецкому проезду соцсети Вконтакте.</text:span></text:p>
      <text:p text:style-name="Text_20_body">«День славянской письменности и культуры прочно связан с общемировым развитием науки, литературы, народными традициями и развитием человеческих ценностей. История славянской письменности насчитывает более тысячи лет. Просветители Кирилл и Мефодий создали первую славянскую азбуку, которой мы пользуемся по сей день, 24 мая 863 года в городе Плиске, в Македонии», — сообщили организаторы.</text:p>
      <text:p text:style-name="Text_20_body"><text:line-break/></text:p>
      <text:p text:style-name="Text_20_body">Адрес страницы: <text:a xlink:type="simple" xlink:href="http://medvedkovo-juzhnoe.mos.ru/presscenter/news/detail/9982892.html" office:name=""><text:span text:style-name="Definition">http://medvedkovo-juzhnoe.mos.ru/presscenter/news/detail/9982892.html</text:span></text:a></text:p>
      <text:p text:style-name="Text_20_body"><text:a xlink:type="simple" xlink:href="http://medvedkovo-juzhnoe.mos.ru" office:name=""><text:span text:style-name="Definition">Управа района Юж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9T04:24:37Z</meta:creation-date>
    <dc:date>2024-03-19T04:24:37Z</dc:date>
  </office:meta>
</office:document-meta>
</file>