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мпион-мира-по-волейболу-дал-интервью-газете-медведково"/>Чемпион мира по волейболу дал интервью газете «Медведково»<text:bookmark-end text:name="чемпион-мира-по-волейболу-дал-интервью-газете-медведково"/></text:h>
      <text:p text:style-name="First_20_paragraph">02.10.2020</text:p>
      <text:p text:style-name="Text_20_body"><text:span text:style-name="T1">Известный спортсмен, выпускник СШОР № 2, Заслуженный мастер спорта, чемпион мира Олег Стояновский, стал серебряным призером Чемпионата Европы по пляжному волейболу. Небольшое интервью со спортсменом подготовила районная газета газете «Медведково».</text:span></text:p>
      <text:p text:style-name="Text_20_body">Чемпионат Европы по пляжному волейболу в этом году проходил в Юрмале. Россию на этом престижном соревновании представляли семь пар спортсменов, две из которых боролись за призовые места: Олег Стояновский и Вячеслав Красильников, Никита Лямин и Тарас Мыськив. Всего в чемпионате принимало участие 32 команды.<text:line-break/>На этом турнире спортсменам приходилось выступать в непростых погодных условиях.</text:p>
      <text:p text:style-name="Text_20_body">— В один из дней был сильный шторм, и корты унесло в море. Пришлось устанавливать их заново, — вспоминает Олег.</text:p>
      <text:p text:style-name="Text_20_body">Вместе с Вячеславом Красильниковым он выступает уже второй сезон. Спортсмены уверенно дошли до финала чемпионата, где им предстоял решающий матч с норвежцами Андерсом Молом и Кристианом Сёрумом.</text:p>
      <text:p text:style-name="Text_20_body">— Это серьезные соперники, очень сильная команда, они занимают высокие позиции в мировых рейтингах. Но мы не собирались уступать им золото без борьбы, — поделился Олег впечатлениями от игры с норвежцами.<text:line-break/>В итоге наши волейболисты заняли второе место Чемпионата Европы.</text:p>
      <text:p text:style-name="Text_20_body">На вопрос о том, почему в свое время Олег выбрал именно волейбол, спортсмен неизменно отвечает, что в этот вид спорта его привел папа, большой поклонник волейбола. По мнению двадцатичетырехлетнего чемпиона, отец, Владислав Олегович, оказал решающее влияние на всю его спортивную карьеру: сперва привел в секцию классического волейбола, затем — настоял на переходе в пляжный волейбол.</text:p>
      <text:p text:style-name="Text_20_body">— Я начал заниматься волейболом в 9 лет, потому что так решил отец. Думаю это правильно, потому что в таком возрасте ты еще не всегда можешь четко самостоятельно определиться, чем ты хочешь заниматься и кем хочешь быть, — рассуждает спортсмен.</text:p>
      <text:p text:style-name="Text_20_body">Сейчас Олег Стояновский — пример и образец для подражания у юных воспитанников спортивной школы олимпийского резерва № 2, в которой семь лет занимался сам. В прошлом году чемпион даже привозил на встречу с начинающими волейболистами свой главный спортивный трофей — 10-килограммовый кубок победителей мирового первенства по пляжному волейболу.</text:p>
      <text:p text:style-name="Text_20_body"><text:line-break/></text:p>
      <text:p text:style-name="Text_20_body">Адрес страницы: <text:a xlink:type="simple" xlink:href="http://medvedkovo-juzhnoe.mos.ru/presscenter/news/detail/9293437.html" office:name=""><text:span text:style-name="Definition">http://medvedkovo-juzhnoe.mos.ru/presscenter/news/detail/9293437.html</text:span></text:a></text:p>
      <text:p text:style-name="Text_20_body"><text:a xlink:type="simple" xlink:href="http://medvedkovo-juzhnoe.mos.ru" office:name=""><text:span text:style-name="Definition">Управа района Юж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7T22:49:31Z</meta:creation-date>
    <dc:date>2024-08-27T22:49:31Z</dc:date>
  </office:meta>
</office:document-meta>
</file>