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скетболистка-из-медведкова-завоевала-золотую-медаль-на-соревнованиях-в-башкортостане"/>Баскетболистка из Медведкова завоевала золотую медаль на соревнованиях в Башкортостане<text:bookmark-end text:name="баскетболистка-из-медведкова-завоевала-золотую-медаль-на-соревнованиях-в-башкортостане"/></text:h>
      <text:p text:style-name="First_20_paragraph">16.05.2023</text:p>
      <text:p text:style-name="Text_20_body"><text:span text:style-name="T1">Пятиклассница Анастасия Костина из школы № 1568 завоевала «золото» на Межрегиональном открытом турнире по баскетболу, который прошел в городе Салават республики Башкортостан.</text:span></text:p>
      <text:p text:style-name="Text_20_body">«Задача Насти на площадке — закрывать чужих защитников, перехватывать мяч под кольцом и передавать пас атакующему. Это очень сложно — быть форвардом! Но Настя за турнир смогла набрать 15 очков, в составе команды провела 8 победных матчей и привезла в Москву „золото“ Салавата!», — рассказали в школе.</text:p>
      <text:p text:style-name="Text_20_body">Трудно представить, что Настя занимается баскетболом всего лишь несколько месяцев — с сентября 2022 года. Девочка сразу попала в основной состав команды училища Олимпийского резерва имени А. Я. Гомельского, а спустя всего 8 месяцев показала великолепные результаты!</text:p>
      <text:p text:style-name="Text_20_body">Напомним, школа № 1568 расположена по адресу: Шокальского, д. 7 корп.2.</text:p>
      <text:p text:style-name="Text_20_body"><text:line-break/></text:p>
      <text:p text:style-name="Text_20_body">Адрес страницы: <text:a xlink:type="simple" xlink:href="http://medvedkovo-juzhnoe.mos.ru/presscenter/news/detail/11588793.html" office:name=""><text:span text:style-name="Definition">http://medvedkovo-juzhnoe.mos.ru/presscenter/news/detail/11588793.html</text:span></text:a></text:p>
      <text:p text:style-name="Text_20_body"><text:a xlink:type="simple" xlink:href="http://medvedkovo-juzhnoe.mos.ru" office:name=""><text:span text:style-name="Definition">Управа района Юж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9:26:56Z</meta:creation-date>
    <dc:date>2023-05-16T09:26:56Z</dc:date>
  </office:meta>
</office:document-meta>
</file>