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квере-на-олонецком-откроется-выставка-картин-уголки-россии"/>В сквере на Олонецком откроется выставка картин «Уголки России»<text:bookmark-end text:name="в-сквере-на-олонецком-откроется-выставка-картин-уголки-россии"/></text:h>
      <text:p text:style-name="First_20_paragraph">25.02.2022</text:p>
      <text:p text:style-name="Text_20_body"><text:span text:style-name="T1">Выставка картин Алексея Шанина «Уголки России» откроется в Сквере по Олонецкому проезду 1 марта в 11:00. В этот день состоится творческая встреча с художником. Об этом сообщили в администрации парка.</text:span></text:p>
      <text:p text:style-name="Text_20_body">«Алексей Шанин расскажет о своих живописных произведениях, написанных в поездках по городам России. Здесь представлены пейзажи Переславля-Залесского, Тутаева, Сергиева-Посада и многих других русских городов. Особое место в экспозиции занимают интерьеры храмов Ростова Великого и Костромы», — говорится в сообщении.</text:p>
      <text:p text:style-name="Text_20_body">Организаторы добавили, что выставка будет работать на мосту через реку Яуза. Адресный ориентир: вход со стороны улицы Сухонской. Для посещения необходимо иметь QR-код о вакцинации, перенесенном заболевании или отрицательный ПЦР-тест.</text:p>
      <text:p text:style-name="Text_20_body"><text:line-break/></text:p>
      <text:p text:style-name="Text_20_body">Адрес страницы: <text:a xlink:type="simple" xlink:href="http://medvedkovo-juzhnoe.mos.ru/presscenter/news/detail/10646987.html" office:name=""><text:span text:style-name="Definition">http://medvedkovo-juzhnoe.mos.ru/presscenter/news/detail/10646987.html</text:span></text:a></text:p>
      <text:p text:style-name="Text_20_body"><text:a xlink:type="simple" xlink:href="http://medvedkovo-juzhnoe.mos.ru" office:name=""><text:span text:style-name="Definition">Управа района Юж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08:09:22Z</meta:creation-date>
    <dc:date>2023-06-12T08:09:22Z</dc:date>
  </office:meta>
</office:document-meta>
</file>