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сухонской-отремонтировали-покосившийся-дорожный-знак"/>На Сухонской отремонтировали покосившийся дорожный знак<text:bookmark-end text:name="на-сухонской-отремонтировали-покосившийся-дорожный-знак"/></text:h>
      <text:p text:style-name="First_20_paragraph">29.07.2021</text:p>
      <text:p text:style-name="Text_20_body"><text:span text:style-name="T1">Жители нашего района сообщили, что на улице Сухонской имеется поврежденный дорожный знак. В ГКУ города Москвы «Центр организации дорожного движения» отчитались по поводу решения этой проблемы.</text:span></text:p>
      <text:p text:style-name="Text_20_body">«Указанные неисправности устранены 27 июля. Восстановлена в нормативное положение и закреплена стойка с дорожными знаками 5.21 „Жилая зона“ и 5.22 „Конец жилой зоны“», — сообщил руководитель ведомства Михаил Кизлык.</text:p>
      <text:p text:style-name="Text_20_body">Ранее местный житель сообщил, что дорожный знак сильно накренился и в любой момент может упасть.</text:p>
      <text:p text:style-name="Text_20_body"><text:line-break/></text:p>
      <text:p text:style-name="Text_20_body">Адрес страницы: <text:a xlink:type="simple" xlink:href="http://medvedkovo-juzhnoe.mos.ru/presscenter/news/detail/10143525.html" office:name=""><text:span text:style-name="Definition">http://medvedkovo-juzhnoe.mos.ru/presscenter/news/detail/10143525.html</text:span></text:a></text:p>
      <text:p text:style-name="Text_20_body"><text:a xlink:type="simple" xlink:href="http://medvedkovo-juzhnoe.mos.ru" office:name=""><text:span text:style-name="Definition">Управа района Южное Медве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3T22:13:37Z</meta:creation-date>
    <dc:date>2025-02-03T22:13:37Z</dc:date>
  </office:meta>
</office:document-meta>
</file>